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24F0000019D2395CD5A.jpg" manifest:media-type="image/jpeg"/>
  <manifest:file-entry manifest:full-path="Pictures/100000000000040000000400B9CB4661.gif" manifest:media-type="image/gif"/>
  <manifest:file-entry manifest:full-path="Pictures/100002010000013F0000013F7E3648AA.png" manifest:media-type="image/png"/>
  <manifest:file-entry manifest:full-path="Pictures/100000000000012C0000012CF02C7C69.jpg" manifest:media-type="image/jpeg"/>
  <manifest:file-entry manifest:full-path="Pictures/10000000000001D7000002DF2D15BB8C.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Arial" svg:font-family="Arial" style:font-family-generic="roman" style:font-pitch="variable"/>
    <style:font-face style:name="Calibri" svg:font-family="Calibri" style:font-family-generic="roman" style:font-pitch="variable"/>
    <style:font-face style:name="Script MT Bold" svg:font-family="'Script MT Bold'"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style:tab-stops>
          <style:tab-stop style:position="3.757cm"/>
        </style:tab-stops>
      </style:paragraph-properties>
    </style:style>
    <style:style style:name="P2" style:family="paragraph" style:parent-style-name="Standard">
      <style:paragraph-properties>
        <style:tab-stops>
          <style:tab-stop style:position="3.757cm"/>
        </style:tab-stops>
      </style:paragraph-properties>
      <style:text-properties fo:font-size="14pt" style:font-size-asian="14pt" style:font-size-complex="14pt"/>
    </style:style>
    <style:style style:name="P3" style:family="paragraph" style:parent-style-name="Standard">
      <style:paragraph-properties fo:text-align="center" style:justify-single-word="false"/>
    </style:style>
    <style:style style:name="P4" style:family="paragraph" style:parent-style-name="Standard">
      <style:paragraph-properties fo:text-align="center" style:justify-single-word="false"/>
      <style:text-properties style:font-name="Times New Roman" fo:font-size="16pt" fo:font-style="italic" style:font-size-asian="16pt" style:font-style-asian="italic" style:font-name-complex="Times New Roman1" style:font-size-complex="16pt"/>
    </style:style>
    <style:style style:name="P5" style:family="paragraph" style:parent-style-name="Standard">
      <style:text-properties style:font-name="Times New Roman" fo:font-size="10pt" fo:font-style="italic" style:font-size-asian="10pt" style:font-style-asian="italic" style:font-name-complex="Times New Roman1" style:font-size-complex="10pt"/>
    </style:style>
    <style:style style:name="P6" style:family="paragraph" style:parent-style-name="Standard">
      <style:text-properties style:font-name="Times New Roman" fo:font-size="10pt" fo:font-style="italic" fo:font-weight="bold" style:font-size-asian="10pt" style:font-style-asian="italic" style:font-weight-asian="bold" style:font-name-complex="Times New Roman1" style:font-size-complex="10pt"/>
    </style:style>
    <style:style style:name="P7" style:family="paragraph" style:parent-style-name="Standard">
      <style:text-properties style:font-name="Arial" fo:font-size="10pt" style:font-size-asian="10pt" style:language-asian="pl" style:country-asian="PL" style:font-name-complex="Arial1" style:font-size-complex="10pt"/>
    </style:style>
    <style:style style:name="P8" style:family="paragraph" style:parent-style-name="Standard" style:master-page-name="Standard">
      <style:paragraph-properties style:page-number="auto">
        <style:tab-stops>
          <style:tab-stop style:position="3.757cm"/>
        </style:tab-stops>
      </style:paragraph-properties>
      <style:text-properties style:font-name="Script MT Bold" fo:font-size="22pt" style:font-size-asian="22pt" style:font-size-complex="22pt"/>
    </style:style>
    <style:style style:name="T1" style:family="text">
      <style:text-properties style:font-name="Script MT Bold" fo:font-size="22pt" style:font-size-asian="22pt" style:font-size-complex="22pt"/>
    </style:style>
    <style:style style:name="T2" style:family="text">
      <style:text-properties fo:font-size="22pt" style:font-size-asian="22pt" style:font-size-complex="22pt"/>
    </style:style>
    <style:style style:name="T3" style:family="text">
      <style:text-properties style:font-name="Times New Roman" fo:font-size="18pt" fo:font-style="italic" fo:font-weight="bold" style:font-size-asian="18pt" style:font-style-asian="italic" style:font-weight-asian="bold" style:font-name-complex="Times New Roman1" style:font-size-complex="18pt"/>
    </style:style>
    <style:style style:name="T4" style:family="text">
      <style:text-properties style:font-name="Times New Roman" fo:font-size="16pt" fo:font-style="italic" style:font-size-asian="16pt" style:font-style-asian="italic" style:font-name-complex="Times New Roman1" style:font-size-complex="16pt"/>
    </style:style>
    <style:style style:name="T5" style:family="text">
      <style:text-properties style:font-name="Times New Roman" fo:font-style="italic" fo:font-weight="bold" style:font-style-asian="italic" style:font-weight-asian="bold" style:font-name-complex="Times New Roman1"/>
    </style:style>
    <style:style style:name="T6" style:family="text">
      <style:text-properties style:font-name="Times New Roman" fo:font-style="italic" style:font-style-asian="italic" style:font-name-complex="Times New Roman1"/>
    </style:style>
    <style:style style:name="T7" style:family="text">
      <style:text-properties style:font-name="Arial" fo:font-size="10pt" style:font-size-asian="10pt" style:font-name-complex="Arial1" style:font-size-complex="10pt"/>
    </style:style>
    <style:style style:name="T8" style:family="text">
      <style:text-properties fo:color="#001ba0" style:font-name="Arial" fo:font-size="10pt" style:font-size-asian="10pt" style:language-asian="pl" style:country-asian="PL" style:font-name-complex="Arial1" style:font-size-complex="10pt"/>
    </style:style>
    <style:style style:name="fr1" style:family="graphic" style:parent-style-name="Graphics">
      <style:graphic-properties fo:margin-left="0.318cm" fo:margin-right="0.318cm" fo:margin-top="0cm" fo:margin-bottom="0cm"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1"><text:bookmark text:name="_GoBack"/><text:span text:style-name="T1"><text:s text:c="13"/>Bo mi</text:span><text:span text:style-name="T2">ę</text:span><text:span text:style-name="T1">dzy nami jest po prostu chemia…</text:span></text:p>
      <text:p text:style-name="P2"><draw:frame draw:style-name="fr1" draw:name="Obraz 5" text:anchor-type="char" svg:x="1.311cm" svg:y="0.462cm" svg:width="13.838cm" svg:height="21.599cm" draw:z-index="3"><draw:image xlink:href="Pictures/10000000000001D7000002DF2D15BB8C.png" xlink:type="simple" xlink:show="embed" xlink:actuate="onLoad"/></draw:frame></text:p>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Standard"/>
      <text:p text:style-name="Standard"/>
      <text:p text:style-name="Standard"/>
      <text:p text:style-name="Standard"><text:soft-page-break/></text:p>
      <text:p text:style-name="Standard"/>
      <text:p text:style-name="P3"><text:span text:style-name="T3">Atom od środka</text:span></text:p>
      <text:p text:style-name="P3"><text:span text:style-name="T4">Większość wnętrza atomu to pusta przestrzeń. Aby lepiej to sobie wyobrazić, pomyśl o atomie jak o ogromnym stadionie piłkarskim. Na samej górze trybun znajdują się elektrony. Każdy z nich jest mniejszy od główki szpilki. Jądro atomu mieści się pośrodku boiska i ma rozmiar ziarnka grochu. Przez wiele wieków atomy, które istniały jedynie w teoriach naukowych, były uważane za najmniejsze cząstki materii. W roku 1897 odkryto jednak elektrony, a potem , w 1911, Ernest Rutherford zaobserwował jądro atomu. Następnie atom został podzielony i 21 lat później James Chadwick odkrył neutron. Ten ostatni nie posiadał ładunku elektrycznego, jest więc w stanie pokonać dodatni ładunek protonów i z łatwością wniknąć do jądra atomowego.</text:span></text:p>
      <text:p text:style-name="P4"/>
      <text:p text:style-name="P3"><text:span text:style-name="T3">Węgiel, fosfor, woda i siarka w ciele człowieka</text:span><draw:frame draw:style-name="fr1" draw:name="Obraz 1" text:anchor-type="char" svg:x="-2.05cm" svg:y="0.96cm" svg:width="3.466cm" svg:height="3.466cm" draw:z-index="0"><draw:image xlink:href="Pictures/100000000000012C0000012CF02C7C69.jpg" xlink:type="simple" xlink:show="embed" xlink:actuate="onLoad"/><svg:desc>https://tse1.mm.bing.net/th?&amp;id=OIP.Mfc576cb434d457b02e89b8320d1ec22bo0&amp;w=300&amp;h=300&amp;c=0&amp;pid=1.9&amp;rs=0&amp;p=0</svg:desc></draw:frame></text:p>
      <text:p text:style-name="P3"><text:span text:style-name="T4">Nasze ciało zawiera wystarczająco:</text:span></text:p>
      <text:p text:style-name="P3"><text:span text:style-name="T4">- dużo węgla do wyprodukowania 900 ołówków,</text:span><text:span text:style-name="T7"> </text:span></text:p>
      <text:p text:style-name="P3"><text:span text:style-name="T4"><text:s/>- fosforu do wyprodukowania 2200 główek zapałek,</text:span><draw:frame draw:style-name="fr1" draw:name="Obraz 2" text:anchor-type="char" svg:x="14.249cm" svg:y="0.372cm" svg:width="3.678cm" svg:height="3.678cm" draw:z-index="1"><draw:image xlink:href="Pictures/100002010000013F0000013F7E3648AA.png" xlink:type="simple" xlink:show="embed" xlink:actuate="onLoad"/><svg:desc>Obraz znaleziony dla: siarka</svg:desc></draw:frame></text:p>
      <text:p text:style-name="P3"><text:span text:style-name="T4">- wody do wypełnienia dwóch 20-litrowych kanistrów,</text:span></text:p>
      <text:p text:style-name="P3"><text:span text:style-name="T4">-siarki, by zabić wszystkie pchły na średniej wielkości psie.</text:span></text:p>
      <text:p text:style-name="P4"/>
      <text:p text:style-name="P3"><text:span text:style-name="T3">Kolor oczu</text:span></text:p>
      <text:p text:style-name="P3"><text:span text:style-name="T4">Człowiek prawie zawsze rodzi się z błękitnymi oczami. Na to, jaki będzie nasz właściwy kolor oczu, wpływają melanina i działające na tęczówkę światło ultrafioletowe.</text:span></text:p>
      <text:p text:style-name="P4"><text:soft-page-break/></text:p>
      <text:p text:style-name="P3"><text:span text:style-name="T3"><text:s text:c="2"/>Silnym wybuchom na Słońcu towarzyszy wyrzucanie w przestrzeń większych chmur zjonizowanego gazu.</text:span><draw:frame draw:style-name="fr1" draw:name="Obraz 3" text:anchor-type="char" svg:x="-2.79cm" svg:y="-2.605cm" svg:width="3.651cm" svg:height="3.651cm" draw:z-index="2"><draw:image xlink:href="Pictures/100000000000040000000400B9CB4661.gif" xlink:type="simple" xlink:show="embed" xlink:actuate="onLoad"/><svg:desc>Obraz znaleziony dla: słońce</svg:desc></draw:frame></text:p>
      <text:p text:style-name="P3"><text:span text:style-name="T4">Co ciekawe, przejście takiego obłoku w pobliżu Ziemi powoduje zakłócenia ziemskiego pola magnetycznego. Emitowane przez Słońce naładowane cząstki tworzą wiatr słoneczny. Ma on wpływ na gazowy warkocz komety, który zawsze wygina się w kierunku przeciwnym do gwiazdy.</text:span><text:span text:style-name="T7"> </text:span></text:p>
      <text:p text:style-name="P4"/>
      <text:p text:style-name="P3"><text:span text:style-name="T3">Jesienią kolejne cztery pierwiastki transuranowe uzyskają ostateczne nazwy.</text:span></text:p>
      <text:p text:style-name="P3"><text:span text:style-name="T4">Międzynarodowa Unia Chemii Czystej i Stosowanej oraz analogiczna unia fizyków to organizacje odpowiadające m.in. za formalne zatwierdzanie nazw nowych pierwiastków chemicznych. Kiedyś prawo nadania nazwy przysługiwało odkrywcom, ale czasy się zmieniły. Dziś zwykle są to zespoły, często międzynarodowe, a ponadto zdarza się tak, że kilka grup donosi o syntezie kolejnego pierwiastka niemal w tym samym czasie. Początkowo nowe pierwiastki noszą tymczasowe nazwy pochodzące od cyfr łacińskich oraz trzyliterowe symbole. Od czasu do czasu podejmowane są decyzje o nadaniu im nazw ostatecznych. W czerwcu poinformowano o propozycjach dla pierwiastka 113 (Nh, nihonium – Nihon to ,,Japonia’’ w języku mieszkańców tego kraju), 115 (Mc, moscovium – od Moskwy), 117 (Ts, tennessine – od amerykańskiego stanu Tennessee, w którym działają znane nuklearne ośrodki badawcze), 118 (Og, oganesson; to pierwszy od wielu lat przypadek nazwania pierwiastka na cześć żyjącego naukowca, rosyjskiego fizyka nuklearnego Jurija Oganiesiana). Ostateczne zatwierdzenie nazw nastąpi w listopadzie. Prawdopodobnie wtedy też zostaną podane propozycje nazw w języku polskim.</text:span><text:span text:style-name="T8"> </text:span></text:p>
      <text:p text:style-name="P4"><text:soft-page-break/></text:p>
      <text:p text:style-name="P7"/>
      <text:p text:style-name="Standard"><draw:frame draw:style-name="fr2" draw:name="Obraz 4" text:anchor-type="as-char" svg:width="16.344cm" svg:height="11.421cm" draw:z-index="4"><draw:image xlink:href="Pictures/100000000000024F0000019D2395CD5A.jpg" xlink:type="simple" xlink:show="embed" xlink:actuate="onLoad"/><svg:desc>Obraz znaleziony dla: układ okresowy</svg:desc></draw:frame></text:p>
      <text:p text:style-name="P5"/>
      <text:p text:style-name="P6"/>
      <text:p text:style-name="P6"/>
      <text:p text:style-name="Standard"><text:span text:style-name="T5">Źródła zdjęć:</text:span></text:p>
      <text:p text:style-name="Standard"><text:span text:style-name="T6">- fosfor, siarka – zdrowi.com.pl,</text:span></text:p>
      <text:p text:style-name="Standard"><text:span text:style-name="T6">- układ okresowy – bik – mapy.pl,</text:span></text:p>
      <text:p text:style-name="Standard"><text:span text:style-name="T6">- słońce – nineplanets.pl,</text:span></text:p>
      <text:p text:style-name="Standard"><text:span text:style-name="T5">Źródła informacji:</text:span></text:p>
      <text:p text:style-name="Standard"><text:span text:style-name="T6">- ,,BEZUŻYTECZNA’’ Marcel Szuplewski, Dawid Tekiela : Atom od środka, Węgiel, fosfor, woda i siarka w ciele człowieka,</text:span><text:span text:style-name="T5"> <text:s/></text:span><text:span text:style-name="T6">Silnym wybuchom na Słońcu towarzyszy wyrzucanie w przestrzeń większych chmur zjonizowanego gazu.</text:span></text:p>
      <text:p text:style-name="Standard"><text:span text:style-name="T6">- ,,Wiedza i życie’’ : Jesienią kolejne cztery pierwiastki transuranowe uzyskają ostateczne nazwy.</text:span></text:p>
      <text:p text:style-name="Standard"><text:span text:style-name="T5">Prezentację przygotowała:</text:span><text:span text:style-name="T6"> Agnieszka Miętkiewicz</text:spa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Mangal1" svg:font-family="Mangal"/>
    <style:font-face style:name="Arial" svg:font-family="Arial" style:font-family-generic="roman" style:font-pitch="variable"/>
    <style:font-face style:name="Calibri" svg:font-family="Calibri" style:font-family-generic="roman" style:font-pitch="variable"/>
    <style:font-face style:name="Script MT Bold" svg:font-family="'Script MT Bold'"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fo:line-height="115%" style:text-autospace="ideograph-alpha" style:line-break="strict" style:writing-mode="lr-tb" style:font-independent-line-spacing="false">
        <style:tab-stops/>
      </style:paragraph-properties>
      <style:text-properties style:use-window-font-color="true" style:font-name="Calibri" fo:font-size="11pt" fo:language="pl" fo:country="PL" style:letter-kerning="true" style:font-name-asian="Calibri1" style:font-size-asian="11pt" style:language-asian="en" style:country-asian="US" style:font-name-complex="F" style:font-size-complex="11pt" style:language-complex="ar" style:country-complex="SA"/>
    </style:default-style>
    <style:default-style style:family="paragraph">
      <style:paragraph-properties fo:margin-top="0cm" fo:margin-bottom="0.353cm" loext:contextual-spacing="false" fo:line-height="115%" fo:hyphenation-ladder-count="no-limit" style:text-autospace="ideograph-alpha" style:punctuation-wrap="hanging" style:line-break="strict" style:tab-stop-distance="1.249cm" style:writing-mode="page"/>
      <style:text-properties style:use-window-font-color="true" style:font-name="Calibri" fo:font-size="11pt" fo:language="pl" fo:country="PL" style:letter-kerning="true" style:font-name-asian="Calibri1"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annotation_20_text" style:display-name="annotation text" style:family="paragraph" style:parent-style-name="Standard" style:default-outline-level="">
      <style:paragraph-properties fo:line-height="100%"/>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Balloon_20_Text" style:display-name="Balloon Text" style:family="paragraph" style:parent-style-name="Standard" style:default-outline-level="">
      <style:paragraph-properties fo:margin-top="0cm" fo:margin-bottom="0cm" loext: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Default_20_Paragraph_20_Font" style:display-name="Default Paragraph Font" style:family="text"/>
    <style:style style:name="annotation_20_reference" style:display-name="annotation reference" style:family="text" style:parent-style-name="Default_20_Paragraph_20_Font">
      <style:text-properties fo:font-size="8pt" style:font-size-asian="8pt" style:font-size-complex="8pt"/>
    </style:style>
    <style:style style:name="Tekst_20_komentarza_20_Znak" style:display-name="Tekst komentarza Znak" style:family="text" style:parent-style-name="Default_20_Paragraph_20_Font">
      <style:text-properties fo:font-size="10pt" style:font-size-asian="10pt" style:font-size-complex="10pt"/>
    </style:style>
    <style:style style:name="Temat_20_komentarza_20_Znak" style:display-name="Temat komentarza Znak" style:family="text" style:parent-style-name="Tekst_20_komentarza_20_Znak">
      <style:text-properties fo:font-size="10pt" fo:font-weight="bold" style:font-size-asian="10pt" style:font-weight-asian="bold" style:font-size-complex="10pt" style:font-weight-complex="bold"/>
    </style:style>
    <style:style style:name="Tekst_20_dymka_20_Znak" style:display-name="Tekst dymka Znak" style:family="text" style:parent-style-name="Default_20_Paragraph_20_Fon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enter" style:family="text" style:parent-style-name="Default_20_Paragraph_20_Fon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842850</meta:initial-creator>
    <dc:creator>842850</dc:creator>
    <meta:editing-cycles>10</meta:editing-cycles>
    <meta:creation-date>2016-08-19T17:10:00</meta:creation-date>
    <dc:date>2016-10-02T14:28:00</dc:date>
    <meta:editing-duration>PT2M26S</meta:editing-duration>
    <meta:generator>LibreOffice/4.3.0.4$Windows_x86 LibreOffice_project/62ad5818884a2fc2e5780dd45466868d41009ec0</meta:generator>
    <meta:document-statistic meta:table-count="0" meta:image-count="5" meta:object-count="0" meta:page-count="4" meta:paragraph-count="24" meta:word-count="462" meta:character-count="3322" meta:non-whitespace-character-count="2856"/>
    <meta:user-defined meta:name="AppVersion">14.0000</meta:user-defined>
    <meta:user-defined meta:name="Company">Hewlett-Packard</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